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er Natale Il Libraio ospita "Tracce di natura" </text:p>
      <text:p text:style-name="P1"/>
      <text:p text:style-name="P1">dal 22 dicembre 2013 al 5 gennaio 2014</text:p>
      <text:p text:style-name="P1"/>
      <text:p text:style-name="P1">Dopo il successo della mostra di Paolo Guidotti gli incontri con l'Arte in libreria continuano. Il prossimo appuntamento riguarda una mostra a quattro mani costruita selezionando alcuni acquerelli di Enza Viceconte e alcune chine di Klaus Ilmer che presentano due approcci diversi nell'affrontare tematiche legate alla natura. </text:p>
      <text:p text:style-name="P1">L'inaugurazione è prevista per domenica 22 dicembre alle ore 12.00 con un brindisi di auguri e la presentazione del progetto a cura di Alice Betti. </text:p>
      <text:p text:style-name="P1">Il 5 gennaio, in occasione della conclusione della mostra, è stato pensato un piccolo evento che comprende un Tea Book con lettura e un breve intervento musicale della pianista Linda Raciti e del violoncellista Gabriele Ferdeghini.</text:p>
      <text:p text:style-name="P1"/>
      <text:p text:style-name="P1">Per info: Il Libraio 0565917135</text:p>
      <text:p text:style-name="P1"><text:s text:c="15"/>Alice Betti 3282191284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47M49S</meta:editing-duration>
    <meta:editing-cycles>6</meta:editing-cycles>
    <meta:generator>OpenOffice.org/3.4.1$Win32 OpenOffice.org_project/341m1$Build-9593</meta:generator>
    <dc:date>2013-12-18T21:48:14.26</dc:date>
    <dc:creator>fabio bellissimo</dc:creator>
    <meta:document-statistic meta:table-count="0" meta:image-count="0" meta:object-count="0" meta:page-count="1" meta:paragraph-count="7" meta:word-count="132" meta:character-count="860"/>
    <meta:user-defined meta:name="Info 1"/>
    <meta:user-defined meta:name="Info 2"/>
    <meta:user-defined meta:name="Info 3"/>
    <meta:user-defined meta:name="Info 4"/>
  </office:meta>
</office:document-meta>
</file>