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l Libraio "I quadri di Eza"</text:p>
      <text:p text:style-name="P1"/>
      <text:p text:style-name="P1">Paolo Guidotti espone dal 7 al 21 Dicembre 2013</text:p>
      <text:p text:style-name="P1"/>
      <text:p text:style-name="P1">Dopo una breve pausa ritornano le esposizioni d'arte al Libraio di Portoferraio. La stagione invernale si apre sabato 7 Dicembre alle ore 18.00 con l'inaugurazione della mostra di Paolo Guidotti, in arte Eza. Originario di La Spezia, Guidotti vive a Piombino e lavora come professore all'Elba; da anni però ha intrapreso un percorso artistico del tutto personale e basato sulla riflessione del legame che unisce arte e rapporti sociali. </text:p>
      <text:p text:style-name="P1">In occasione dell'inaugurazione la storica dell'arte Alice Betti, curatrice della mostra, presenterà le opere esposte e il progetto artistico del quale sono parte. Inoltre, come da consuetudine, la serata si aprirà con un piccolo intervento musicale della pianista Valeria D'Argenio e del clarinettista Alessandro Benedetto.</text:p>
      <text:p text:style-name="P1"/>
      <text:p text:style-name="P1">Alice Betti</text:p>
      <text:p text:style-name="P1"/>
      <text:p text:style-name="P1">Per info: Il Libraio, Calata Mazzini 9, Portoferraio 0565917135</text:p>
      <text:p text:style-name="P1"><text:s text:c="15"/>Alice Betti 3282191284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9M16S</meta:editing-duration>
    <meta:editing-cycles>5</meta:editing-cycles>
    <meta:generator>OpenOffice.org/3.4.1$Win32 OpenOffice.org_project/341m1$Build-9593</meta:generator>
    <dc:date>2013-12-03T17:35:03.76</dc:date>
    <dc:creator>fabio bellissimo</dc:creator>
    <meta:document-statistic meta:table-count="0" meta:image-count="0" meta:object-count="0" meta:page-count="1" meta:paragraph-count="7" meta:word-count="143" meta:character-count="947"/>
    <meta:user-defined meta:name="Info 1"/>
    <meta:user-defined meta:name="Info 2"/>
    <meta:user-defined meta:name="Info 3"/>
    <meta:user-defined meta:name="Info 4"/>
  </office:meta>
</office:document-meta>
</file>